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Netzwerkplan</text:h>
      <text:p text:style-name="Standard">{i}<text:s/>Diese Seite ist ist Teil der Technischen Dokumentation<text:s/>von Radio Helsinki. Alle weiteren Seiten der Dokumentation: /Netzwerkplan<text:s/></text:p>
      <text:p text:style-name="Standard">{i}<text:s/><text:span text:style-name="AS_bold">Das hier beschriebene ist derzeit nur zum Teil aktiv und wird erst in den nächsten Wochen vollständig umgesetzt werden. Zu diesem Zeitpunkt stellt es also lediglich den geplanten Aufbau dar.</text:span>
<text:s/></text:p>
      <text:p text:style-name="Standard">Die gesamte Netzwerkinfrastruktur wird auf der Seite NetzwerkInfrastruktur<text:s/>beschrieben. </text:p>
      <text:p text:style-name="Standard"><draw:frame><draw:image xlink:type="simple" xlink:show="embed" xlink:href="Pictures/000000000001.png" xlink:actuate="onLoad"/></draw:frame>
<text:s/></text:p>
      <text:p text:style-name="Standard">Um dieses Bild zu verändern kann die SVG Version<text:s/>verwendet werden. </text:p>
      <text:p text:style-name="Standard"/>
      <text:p text:style-name="HL1"/>
      <text:p text:style-name="Standard"><text:s/>CategoryDocumentation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