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Tonklo</text:h>
      <text:p text:style-name="Standard">{i}<text:s/>Diese Seite ist ist Teil der Technischen Dokumentation<text:s/>von Radio Helsinki. Alle weiteren Seiten der Dokumentation: /Tonklo. </text:p>
      <text:p text:style-name="Standard"/>
      <text:h text:outline-level="2" text:style-name="Heading_20_2">USV (grün)</text:h>
      <text:p text:style-name="Standard">APC SMT1500RMI2U </text:p>
      <text:p text:style-name="Standard">SN: AS1109112121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