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3.jpg" manifest:media-type="image/jpeg"/>
  <manifest:file-entry manifest:full-path="Pictures/000000000007.jpg" manifest:media-type="image/jpeg"/>
  <manifest:file-entry manifest:full-path="Pictures/000000000006.png" manifest:media-type="image/png"/>
  <manifest:file-entry manifest:full-path="Pictures/000000000004.jpg" manifest:media-type="image/jpeg"/>
  <manifest:file-entry manifest:full-path="Pictures/000000000002.jpg" manifest:media-type="image/jpeg"/>
  <manifest:file-entry manifest:full-path="Pictures/000000000001.png" manifest:media-type="image/png"/>
  <manifest:file-entry manifest:full-path="Pictures/000000000005.jpg" manifest:media-type="image/jpe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
      <text:h text:outline-level="1" text:style-name="Heading_20_1">Working With Images</text:h>
      <text:p text:style-name="Standard"/>
      <text:h text:outline-level="2" text:style-name="Heading_20_2">Basic</text:h>
      <text:p text:style-name="Standard">If you just want to get an image on a page, simply upload the image file (using the 'Attachments' link). Then use <text:s/>{{attachment:image-name.png}} <text:s/>(where image-name.png is the name of your file).<text:s text:c="2"/>Wherever you plop that code is where the image will be.<text:s text:c="2"/>If you put it within a paragraph, it will be part of the flow of the paragraph. For tiny images, this might be fine, but be careful with big images, or your page will look odd. </text:p>
      <text:p text:style-name="Standard">For example, if you put large image <text:s/>{{attachment:duckie.png}} into the middle of a paragraph, like this <draw:frame><draw:image xlink:type="simple" xlink:show="embed" xlink:href="Pictures/000000000001.png" xlink:actuate="onLoad"/></draw:frame>
<text:s/>, then that's exactly what you'll get.<text:s text:c="2"/>However, be careful, because as you can see, the graphic can adversely effect your paragraph layout. But, a small image, like this fish [<draw:frame><draw:image xlink:type="simple" xlink:show="embed" xlink:href="Pictures/000000000002.jpg" xlink:actuate="onLoad"/></draw:frame>
], does not. </text:p>
      <text:p text:style-name="Standard"/>
      <text:h text:outline-level="2" text:style-name="Heading_20_2">Page Alignment</text:h>
      <text:p text:style-name="Standard"><draw:frame><draw:image xlink:type="simple" xlink:show="embed" xlink:href="Pictures/000000000003.jpg" xlink:actuate="onLoad"/></draw:frame>
<text:s/></text:p>
      <text:p text:style-name="Standard"><draw:frame><draw:image xlink:type="simple" xlink:show="embed" xlink:href="Pictures/000000000004.jpg" xlink:actuate="onLoad"/></draw:frame>
<text:s/></text:p>
      <text:p text:style-name="Standard">This example uses a chair image that's aligned left.<text:s text:c="2"/>Notice that paragraph text flows around it, so you can (for example) stagger images on the page.<text:s text:c="2"/>Here is the code: <text:s/>{{attachment:chair.jpg||align="left"}} <text:s/></text:p>
      <text:p text:style-name="Standard">This example uses a clock image that's aligned right.<text:s text:c="2"/>Notice that text flows around it.<text:s text:c="2"/>Here is the code: <text:s/>{{attachment:clock.jpg||align="right"}} <text:s/></text:p>
      <text:p text:style-name="Standard">Getting the image positioned on the page (and relative to your paragraphs) will take a bit of playing. I find placing the image-code above the paragraph gets it aligned perfectly with the paragraph in question. If you<text:s text:c="2"/><text:a xlink:type="simple" xlink:href="/HelpOnImages?action=raw">view the source</text:a>
<text:s/>of this page, you'll see that I have both image-codes at the start of this section. </text:p>
      <text:p text:style-name="Standard"/>
      <text:h text:outline-level="2" text:style-name="Heading_20_2">Baseline Alignment</text:h>
      <text:p text:style-name="Standard">Using a pineapple can as an example, the following are examples of aligning an image on inline within the text baseline: </text:p>
      <table:table>
        <table:table-column table:number-columns-repeated="2"/>
        <table:table-row>
          <table:table-cell office:value-type="string">
            <text:p text:style-name="Standard"><text:s/>This is top: <draw:frame><draw:image xlink:type="simple" xlink:show="embed" xlink:href="Pictures/000000000005.jpg" xlink:actuate="onLoad"/></draw:frame>
<text:s text:c="6"/></text:p>
          </table:table-cell>
          <table:table-cell office:value-type="string">
            <text:p text:style-name="Standard"><text:s/><text:s/>{{attachment:pineapple.jpg||align="top"}} <text:s/></text:p>
          </table:table-cell>
        </table:table-row>
        <table:table-row>
          <table:table-cell office:value-type="string">
            <text:p text:style-name="Standard"><text:s/>This is middle: <draw:frame><draw:image xlink:type="simple" xlink:show="embed" xlink:href="Pictures/000000000005.jpg" xlink:actuate="onLoad"/></draw:frame>
<text:s/></text:p>
          </table:table-cell>
          <table:table-cell office:value-type="string">
            <text:p text:style-name="Standard"><text:s/><text:s/>{{attachment:pineapple.jpg||align="middle"}} <text:s/></text:p>
          </table:table-cell>
        </table:table-row>
        <table:table-row>
          <table:table-cell office:value-type="string">
            <text:p text:style-name="Standard"><text:s/>This is bottom: <draw:frame><draw:image xlink:type="simple" xlink:show="embed" xlink:href="Pictures/000000000005.jpg" xlink:actuate="onLoad"/></draw:frame>
<text:s/></text:p>
          </table:table-cell>
          <table:table-cell office:value-type="string">
            <text:p text:style-name="Standard"><text:s/><text:s/>{{attachment:pineapple.jpg||align="bottom"}} <text:s/></text:p>
          </table:table-cell>
        </table:table-row>
      </table:table>
      <text:p text:style-name="Standard"/>
      <text:h text:outline-level="2" text:style-name="Heading_20_2">Image as a Link Button</text:h>
      <text:p text:style-name="Standard">Here's an example of using an image as a button. Or, in this case, a button as a button. <draw:frame><draw:image xlink:type="simple" xlink:show="embed" xlink:href="Pictures/000000000006.png" xlink:actuate="onLoad"/></draw:frame>
<text:s/>As you can see from the example code, this link will open in a new window.<text:s text:c="2"/>If you don't need it to, simply eliminate the |target="_blank"<text:s/>part. Alternatively, you can even replace the HelpOnEditing<text:s/>part with any valid link, including external URL's. <text:line-break/><text:s/><text:s/>[[HelpOnEditing|{{attachment:button.png}}|target="_blank"]] <text:s/></text:p>
      <text:p text:style-name="Standard"/>
      <text:h text:outline-level="2" text:style-name="Heading_20_2">Thumbnail of an Image</text:h>
      <text:p text:style-name="Standard">If you have a large image that you don't necessarily want/need to display at once, create a thumbnail preview. When the reader clicks the image, they'll get the original enlarged version. You only need to specify either width or height, and the image will automatically scale in proportion. </text:p>
      <text:list text:style-name="MoinBulletList">
        <text:list-item>
          <text:p text:style-name="Standard"><draw:frame><draw:image xlink:type="simple" xlink:show="embed" xlink:href="Pictures/000000000007.jpg" xlink:actuate="onLoad"/></draw:frame>
<text:s/></text:p>
        </text:list-item>
      </text:list>
      <text:p text:style-name="Standard">The code: <text:s/>[[attachment:Grand_Tetons.jpg|{{attachment:Grand_Tetons.jpg||width=100}}]] <text:s/></text:p>
      <text:p text:style-name="Standard"><draw:frame><draw:image xlink:type="simple" xlink:show="embed" xlink:href="Pictures/000000000004.jpg" xlink:actuate="onLoad"/></draw:frame>
<text:s/></text:p>
      <text:h text:outline-level="2" text:style-name="Heading_20_2">Title Text</text:h>
      <text:p text:style-name="Standard">Optionally, you may add an <text:a xlink:type="simple" xlink:href="http://www.w3.org/TR/html4/struct/global.html#h-7.4.3">title text</text:a>
<text:s/>to any image link, and it will display when you hover the mouse over the image (the image being rendered or not). To do so, simply put the text in the second argument: <text:s/>{{attachment:fish.jpg|A little tiny fish!}} <text:s/>to generate<text:s text:c="2"/><draw:frame><draw:image xlink:type="simple" xlink:show="embed" xlink:href="Pictures/000000000002.jpg" xlink:actuate="onLoad"/></draw:frame>
.<text:s text:c="2"/></text:p>
      <text:p text:style-name="Standard">Title Text can be combined with any of the examples described on this page. Simply put it between the double pipe (||) in the link.<text:s text:c="2"/>Borrowing from the example above, here is the clock again with an added description: <text:s/>{{attachment:clock.jpg|old alarm clock|align="right"}} <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